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pitch="variable" style:font-charset="x-symbol"/>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size="40pt" fo:font-weight="bold" style:font-size-asian="40pt" style:font-weight-asian="bold" style:font-size-complex="40pt" style:font-weight-complex="bold"/>
    </style:style>
    <style:style style:name="P2" style:family="paragraph" style:parent-style-name="Standard" style:list-style-name="L1">
      <style:text-properties fo:font-size="20pt" style:font-size-asian="20pt" style:font-size-complex="20pt"/>
    </style:style>
    <style:style style:name="T1" style:family="text">
      <style:text-properties fo:font-weight="bold" style:font-weight-asian="bold" style:font-weight-complex="bol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Podmínky podzimní akce</text:p>
      <text:p text:style-name="Standard"/>
      <text:list xml:id="list9067215536630725784" text:style-name="L1">
        <text:list-item>
          <text:p text:style-name="P2">Akce je určena pro<text:span text:style-name="T1"> nové zákazníky</text:span> a nové návrhy kuchyňských linek zpracované v období <text:span text:style-name="T1">1.9.-31.10.2026</text:span></text:p>
        </text:list-item>
        <text:list-item>
          <text:p text:style-name="P2">Nárok na akci vzniká při <text:span text:style-name="T1">objednání nové kuchyňské linky včetně spotřebičů.</text:span></text:p>
        </text:list-item>
        <text:list-item>
          <text:p text:style-name="P2">Součástí akce je <text:span text:style-name="T1">příspěvek na pracovní desku až do výše 8.000kč</text:span> dle běžného ceniku.</text:p>
        </text:list-item>
        <text:list-item>
          <text:p text:style-name="P2">Pokud cena ppracovní desky přesáhne částku 8.000kč, zákazník doplácí pouze rozdíl nad 8.000 kč.</text:p>
        </text:list-item>
        <text:list-item>
          <text:p text:style-name="P2">Příspěvek na pracovní desku se vztahuje pouze na pracovní desku určenou pro nově objednanou kuchyňskou linkou dodávanou naším studiem. Nevztahuje se na samostaně objednané pracovní desky, jednotlivé části kuchyně ani dodatečné či samostatné doobjednávky.</text:p>
        </text:list-item>
        <text:list-item>
          <text:p text:style-name="P2">Pokud je cena pracovní desky nižší, je pracovní deska <text:span text:style-name="T1">ZDARMA.</text:span></text:p>
        </text:list-item>
        <text:list-item>
          <text:p text:style-name="P2">Akce se vztahuje pouze na jednu pracovní desku k jedné nově objednané kuchyňské lince.</text:p>
        </text:list-item>
        <text:list-item>
          <text:p text:style-name="P2">Realizace a montáž kuchyně může proběhnout i v pozdějším termínu,dle dohody.</text:p>
        </text:list-item>
        <text:list-item>
          <text:p text:style-name="P2">Akci nelze kombinovat s jinými slevami, akcemi ani marketingovými nabídkami.</text:p>
        </text:list-item>
        <text:list-item>
          <text:p text:style-name="P2">Akce se vztahuje pouze na nové objednávky vytvořené v době trvání akce.</text:p>
        </text:list-item>
        <text:list-item>
          <text:p text:style-name="P2">Nabídka je platná do 31.10.2026 nebo do odvolání.</text:p>
          <text:p text:style-name="P2"/>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pitch="variable" style:font-charset="x-symbol"/>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cs" fo:country="CZ"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8-21T10:14:22.44</meta:creation-date>
    <meta:document-statistic meta:table-count="0" meta:image-count="0" meta:object-count="0" meta:page-count="1" meta:paragraph-count="12" meta:word-count="167" meta:character-count="1059"/>
    <dc:date>2026-08-21T10:26:42.45</dc:date>
    <meta:editing-duration>PT12M20S</meta:editing-duration>
    <meta:editing-cycles>1</meta:editing-cycles>
    <meta:generator>OpenOffice/4.1.3$Win32 OpenOffice.org_project/413m1$Build-9783</meta:generator>
  </office:meta>
</office:document-meta>
</file>